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welcome"/><text:bookmark-start text:name="__RefHeading___create_your_first_pages_1"/><text:bookmark-start text:name="create_your_first_pages"/>Create your first pages<text:bookmark-end text:name="__RefHeading___create_your_first_pages_1"/><text:bookmark-end text:name="create_your_first_pages"/></text:h>
      <text:h text:style-name="Heading_20_2" text:outline-level="2"><text:bookmark-start text:name="__RefHeading___testing_2"/><text:bookmark-start text:name="testing"/>Testing ...<text:bookmark-end text:name="__RefHeading___testing_2"/><text:bookmark-end text:name="testing"/></text:h>
      <text:p text:style-name="Text_20_body">Your wiki needs to have a start page. As long as it doesn't exist, this link will be red: <text:a xlink:type="simple" xlink:href="https://www.medienbildungskonzept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medienbildungskonzept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medienbildungskonzept.de/sidebar" text:style-name="Internet_20_link" text:visited-style-name="Visited_20_Internet_20_Link">sidebar</text:a> page. Everything in that page will be shown in a margin column on the side. Read our <text:a xlink:type="simple" xlink:href="https://www.dokuwiki.org/faq%25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medienbildungskonzept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25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253Agetting_involved" text:style-name="Internet_20_link" text:visited-style-name="Visited_20_Internet_20_Link">getting involved</text:a> with DokuWiki.</text:p>
      <text:h text:style-name="Heading_20_2" text:outline-level="2"><text:bookmark-start text:name="__RefHeading___create_your_first_pages_5"/><text:bookmark-start text:name="create_your_first_pages1"/>Create your first pages<text:bookmark-end text:name="__RefHeading___create_your_first_pages_5"/><text:bookmark-end text:name="create_your_first_pages1"/></text:h>
      <text:p text:style-name="Text_20_body">Your wiki needs to have a start page. As long as it doesn't exist, this link will be red: <text:a xlink:type="simple" xlink:href="https://www.medienbildungskonzept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medienbildungskonzept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medienbildungskonzept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6"/><text:bookmark-start text:name="customize_your_wiki1"/>Customize your Wiki<text:bookmark-end text:name="__RefHeading___customize_your_wiki_6"/><text:bookmark-end text:name="customize_your_wiki1"/></text:h>
      <text:p text:style-name="Text_20_body">Once you're comfortable with creating and editing pages you might want to have a look at the <text:a xlink:type="simple" xlink:href="https://www.medienbildungskonzept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7"/><text:bookmark-start text:name="join_the_community1"/>Join the Community<text:bookmark-end text:name="__RefHeading___join_the_community_7"/><text:bookmark-end text:name="join_the_community1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1:25</meta:creation-date>
    <dc:creator>Generated</dc:creator>
    <dc:date>2026-09-13T05::31:25</dc:date>
    <dc:language>en-US</dc:language>
    <meta:editing-cycles>1</meta:editing-cycles>
    <meta:editing-duration>PT0S</meta:editing-duration>
    <dc:title>wiki:welcome</dc:title>
  </office:meta>
</office:document-meta>
</file>