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02f0c507e994744dd56b25348560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ustertexte:lan"/><text:bookmark-start text:name="__RefHeading___datenverkabelung_1"/><text:bookmark-start text:name="datenverkabelung"/>Datenverkabelung<text:bookmark-end text:name="__RefHeading___datenverkabelung_1"/><text:bookmark-end text:name="datenverkabelung"/></text:h>
      <text:p text:style-name="Text_20_body">Folgendes Schaubild veranschaulicht eine grundlegende Gebäudeverkabelung:
<draw:frame draw:style-name="mediacenter" draw:name="0" text:anchor-type="paragraph" draw:z-index="0" svg:width="21.166666666667cm" style:rel-width="100%" svg:height="15.885003150599cm" style:rel-height="scale"><draw:image xlink:href="Pictures/0102f0c507e994744dd56b253485607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04:01</meta:creation-date>
    <dc:creator>Generated</dc:creator>
    <dc:date>2026-09-14T08::04:01</dc:date>
    <dc:language>en-US</dc:language>
    <meta:editing-cycles>1</meta:editing-cycles>
    <meta:editing-duration>PT0S</meta:editing-duration>
    <dc:title>mustertexte:lan</dc:title>
  </office:meta>
</office:document-meta>
</file>