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3991bbe6430e5d0216ded190c20902e9.png"/>
  <manifest:file-entry manifest:media-type="image/png" manifest:full-path="Pictures/ca139ee65c2db447932ee456efc86b38.png"/>
  <manifest:file-entry manifest:media-type="image/png" manifest:full-path="Pictures/3bc1f4f5bd0b432ad164c5d4f311fbab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mbk:welchetechnik"/><text:bookmark-start text:name="__RefHeading___welche_technische_ausstattung_ist_dafuer_ueber_digitale_infrastruktur_lan_wlan_internetzugang_hinaus_notwendig_1"/><text:bookmark-start text:name="welche_technische_ausstattung_ist_dafuer_ueber_digitale_infrastruktur_lan_wlan_internetzugang_hinaus_notwendig"/>6. Welche technische Ausstattung ist dafür über digitale Infrastruktur (LAN, WLAN, Internetzugang) hinaus notwendig?<text:bookmark-end text:name="__RefHeading___welche_technische_ausstattung_ist_dafuer_ueber_digitale_infrastruktur_lan_wlan_internetzugang_hinaus_notwendig_1"/><text:bookmark-end text:name="welche_technische_ausstattung_ist_dafuer_ueber_digitale_infrastruktur_lan_wlan_internetzugang_hinaus_notwendig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 <draw:a xlink:type="simple" xlink:href="https://www.medienbildungskonzept.de/mbk/wieziele"><draw:frame draw:style-name="mediacenter" draw:name="0" text:anchor-type="paragraph" draw:z-index="0" svg:width="0.79375cm" svg:height="0.79375cm"><draw:image xlink:href="Pictures/3991bbe6430e5d0216ded190c20902e9.png" xlink:type="simple" xlink:show="embed" xlink:actuate="onLoad"/></draw:frame></draw:a>  </text:p>
          </table:table-cell>
          <table:table-cell office:value-type="string" table:style-name="tablecell">
            <text:p text:style-name="tablealignleft"> <draw:a xlink:type="simple" xlink:href="https://www.medienbildungskonzept.de/start"><draw:frame draw:style-name="mediacenter" draw:name="1" text:anchor-type="paragraph" draw:z-index="1" svg:width="0.79375cm" svg:height="0.74882075471698cm"><draw:image xlink:href="Pictures/ca139ee65c2db447932ee456efc86b38.png" xlink:type="simple" xlink:show="embed" xlink:actuate="onLoad"/></draw:frame></draw:a>  </text:p>
          </table:table-cell>
          <table:table-cell office:value-type="string" table:style-name="tablecell">
            <text:p text:style-name="tablealignleft"> <draw:a xlink:type="simple" xlink:href="https://www.medienbildungskonzept.de/mbk/datenschutz"><draw:frame draw:style-name="mediacenter" draw:name="2" text:anchor-type="paragraph" draw:z-index="2" svg:width="0.79375cm" svg:height="0.79375cm"><draw:image xlink:href="Pictures/3bc1f4f5bd0b432ad164c5d4f311fbab.png" xlink:type="simple" xlink:show="embed" xlink:actuate="onLoad"/></draw:frame></draw:a> 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4T08::04:59</meta:creation-date>
    <dc:creator>Generated</dc:creator>
    <dc:date>2026-09-14T08::04:59</dc:date>
    <dc:language>en-US</dc:language>
    <meta:editing-cycles>1</meta:editing-cycles>
    <meta:editing-duration>PT0S</meta:editing-duration>
    <dc:title>mbk:welchetechnik</dc:title>
  </office:meta>
</office:document-meta>
</file>