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nichtleitzbar"/><text:bookmark-start text:name="__RefHeading___das_nicht_leitzbare_medienbildungskonzept_1"/><text:bookmark-start text:name="das_nicht_leitzbare_medienbildungskonzept"/>Das nicht leitzbare Medienbildungskonzept<text:bookmark-end text:name="__RefHeading___das_nicht_leitzbare_medienbildungskonzept_1"/><text:bookmark-end text:name="das_nicht_leitzbare_medienbildungskonzept"/></text:h>
      <text:p text:style-name="Text_20_body">Schulen werden überhäuft mit der Anforderung sehr viele Konzepte zu erstellen. Hygeniepläne, Förderpläne, Arbeits- und Datenschutz, Prävention, Alarmpläne usw.. Diese Arbeit ist mit den bestehenden Ressourcen oft nicht sinnvoll zu erledigen, weswegen sich meist zwei Grundstrukturen auspräg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Wir schauen, was andere Schulen so haben und passen das an! Dann stellen wir den Ordner ins Regal.“</text:span> oder <text:span text:style-name="Emphasis">„Wir machen was Eigenes, schreiben das auf und stellen den Ordner ins Regal. Dann nehmen wir uns das nächste vor.“</text:span></text:p></table:table-cell></table:table-row></table:table></draw:text-box></draw:frame></text:p>
      <text:p text:style-name="Text_20_body">Das Ergebnis findet sich meist auf Homepages z.B. in Form von völlig veralteten Medienbildungskonzepten aus dem Jahre 2003. Das ist im Kontext der Anforderungen, die an Schule heutzutage gestellt werden, auch völlig nachvollziehbar.</text:p>
      <text:p text:style-name="Text_20_body">Ein Leitzordner ist immer ein virtueller Haken im Geiste einer Schulleitung. Die Konzeptdichte explodiert vor allem in zeitlicher Nähe zur Schulinspektion – frei nach dem guten, alten Motto: „First fake it, then make it (probably)“</text:p>
      <text:p text:style-name="Text_20_body">Wenn man diese Struktur auf ein Medienbildungskonzept überträgt, kommt etwas „Leitzbares“ heraus, was mit ein wenig Pech genauso intensiv an der Schule gelebt wird wie ein Hygieneplan. Zusätzlich ist die technische Entwicklung immer noch in vollem Gang, sodass ein solcher Leitzordner sehr schnell wieder veraltet sein wird.</text:p>
      <text:p text:style-name="Text_20_body">Medienbildung ist als solche immer noch sehr starkem Wandel unterworfen. Zusätzlich ist extrem schwer bestimmbar, wie künftige Entwicklungen aussehen werden. Das gilt sowohl für die Entwicklung im Hardwarebereich als auch bezogen auf gesellschaftliche Entwicklungen.</text:p>
      <text:p text:style-name="Text_20_body">Deswegen ist die Entwicklung eines Medienbildungskonzeptes von starken Unsicherheiten geprägt: Es gibt kaum „gesetzliche Vorgaben“ oder klar in Curricula geregelte Vorgehensweisen. Die einzelne Schule ist damit alleingelassen.</text:p>
      <text:p text:style-name="Text_20_body">Das sind ungewohnte, neuartige Strukturen, die oft Abwehr- und Selbstschutzmechanismen auslösen. </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Emphasis">„Müssen wir das andauernd neu schreiben?“ „Kann man das denn überhaupt für einen Zeitraum x festlegen?“ „Dann sitzen wir das einfach aus, bis jemand etwas entwickelt hat!“</text:span></text:p></table:table-cell></table:table-row></table:table></draw:text-box></draw:frame></text:p>
      <text:p text:style-name="Text_20_body">Das Dilemma lässt sich teilweise lösen, indem man das Medienbildungskonzept als „lernenden Text“ (wie dieses Wiki) organisiert – das Konzept der Wikipedia, die damit auch sehr traditionelle gedruckte Enzyklopädien ersetzt hat.</text:p>
      <text:p text:style-name="Text_20_body">Das kann z.B. in einem kollaborativen Dokument (Office 365, Etherpad, GoogleDocs, Nextclouddokument) geschehen oder aber auch in einem Wiki und der schuleigenen Lernplattform – wenn vorhanden. Dank Versionierung (man kann immer wieder zu jedem Bearbeitungsstand zurückkehren) ist auch das Risiko einer solchen Lösung überschaubar gering.</text:p>
      <text:p text:style-name="Text_20_body">Wichtig ist, dass dieser Text von möglichst vielen Beteiligten immer wieder verändert, neu strukturiert und überarbeitet werden kann – zeit- und ortsunabhängiger Zugriff ist zusätzlich vor diesem Hintergrund sehr wichtig. Papier oder Dateien sind aus meiner Sicht hier keine geeigneten Medien.</text:p>
      <text:p text:style-name="Text_20_body">Diese Organisationsform ist kein Garant für mehr Partizipation. Aber sie macht ein Angebot. Eventuell kann sie auch als trojanisches Pferd dienen, auch andere Konzeptentwicklungsprozesse so zu organisieren oder sogar kollaborative Dokumente im Unterricht selbst einzusetzen. </text:p>
      <table:table table:style-name="Table">
        <table:table-column/>
        <table:table-column/>
        <table:table-column/>
        <table:table-row>
          <table:table-cell office:value-type="string" table:style-name="tablecell">
            <text:p text:style-name="tablealignleft"> <draw:a xlink:type="simple" xlink:href="https://www.medienbildungskonzept.de/mbk/querschnittsaufgab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unstritta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3T21::21:28</meta:creation-date>
    <dc:creator>Generated</dc:creator>
    <dc:date>2026-08-13T21::21:28</dc:date>
    <dc:language>en-US</dc:language>
    <meta:editing-cycles>1</meta:editing-cycles>
    <meta:editing-duration>PT0S</meta:editing-duration>
    <dc:title>mbk:nichtleitzbar</dc:title>
  </office:meta>
</office:document-meta>
</file>