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leitfragen"/><text:bookmark-start text:name="__RefHeading___prozessbegleitung_anhand_von_leitfragen_1"/><text:bookmark-start text:name="prozessbegleitung_anhand_von_leitfragen"/>Prozessbegleitung anhand von Leitfragen<text:bookmark-end text:name="__RefHeading___prozessbegleitung_anhand_von_leitfragen_1"/><text:bookmark-end text:name="prozessbegleitung_anhand_von_leitfragen"/></text:h>
      <text:p text:style-name="Text_20_body">Im wesentlichen lassen sich sechs Leitfragen für den Prozess der Medienbildungskonzeptentwicklung formulieren, die je auf einer Seite nochmal näher erläutert werden. Inhaltlich bauen sie aufeinander auf. Ich habe im Gegensatz zum Original den Aspekt der informatischen Bildung mit dabei.</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Warum sind Medienbildung und informatische Bildung in der Schule notwendig?
Wo sind Anknüpfungspunkte für Medienbildung und informatische Bildung an unserer Schule?
Welche Kompetenzziele im Bereich der Medienbildung und der informatischen Bildung sollen für Lehrer:innen an unserer Schule erreicht werden?
Welche Kompetenzziele im Bereich der Medienbildung und der informatischen Bildung sollen für Schüler:innen an unserer Schule erreicht werden?
Wie sollen diese Ziele erreicht werden?
Welche technische Ausstattung ist dafür über digitale Infrastruktur (LAN, WLAN, Internetzugang) hinaus notwendig?</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bk/evaluiererei"><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notwendigkei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0T11::08:41</meta:creation-date>
    <dc:creator>Generated</dc:creator>
    <dc:date>2026-08-20T11::08:41</dc:date>
    <dc:language>en-US</dc:language>
    <meta:editing-cycles>1</meta:editing-cycles>
    <meta:editing-duration>PT0S</meta:editing-duration>
    <dc:title>mbk:leitfragen</dc:title>
  </office:meta>
</office:document-meta>
</file>