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40160b59acaf11096cd73b88e61822.jpg"/>
  <manifest:file-entry manifest:media-type="image/jpeg" manifest:full-path="Pictures/64d79f71b5e2147dd6f6c2d8ce399d9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infgsnds"/><text:bookmark-start text:name="__RefHeading___informatik_und_technik_nicht_nur_in_der_grundschule_1"/><text:bookmark-start text:name="informatik_und_technik_nicht_nur_in_der_grundschule"/>Informatik und Technik (nicht nur in der Grundschule)<text:bookmark-end text:name="__RefHeading___informatik_und_technik_nicht_nur_in_der_grundschule_1"/><text:bookmark-end text:name="informatik_und_technik_nicht_nur_in_der_grundschule"/></text:h>
      <text:h text:style-name="Heading_20_3" text:outline-level="3"><text:bookmark-start text:name="__RefHeading___material_2"/><text:bookmark-start text:name="material"/>Material<text:bookmark-end text:name="__RefHeading___material_2"/><text:bookmark-end text:name="material"/></text:h>
      <text:p text:style-name="Text_20_body">Schulen im Landkreis Cloppenburg können alles erforderliche Material als Kofferlösung entleihen (Ausnahme: Verbrauchsmaterial).</text:p>
      <table:table table:style-name="Table">
        <table:table-column/>
        <table:table-column/>
        <table:table-row>
          <table:table-cell office:value-type="string" table:style-name="tablecell">
            <text:p text:style-name="tablealigncenter">  <draw:frame draw:style-name="mediacenter" draw:name="0" text:anchor-type="paragraph" draw:z-index="0" svg:width="7.9375cm" style:rel-width="100%" svg:height="5.953125cm" style:rel-height="scale"><draw:image xlink:href="Pictures/be40160b59acaf11096cd73b88e61822.jpg" xlink:type="simple" xlink:show="embed" xlink:actuate="onLoad"/></draw:frame>  </text:p>
          </table:table-cell>
          <table:table-cell office:value-type="string" table:style-name="tablecell">
            <text:p text:style-name="tablealigncenter">  <draw:frame draw:style-name="mediacenter" draw:name="1" text:anchor-type="paragraph" draw:z-index="1" svg:width="7.9375cm" style:rel-width="100%" svg:height="5.953125cm" style:rel-height="scale"><draw:image xlink:href="Pictures/64d79f71b5e2147dd6f6c2d8ce399d9d.jpg" xlink:type="simple" xlink:show="embed" xlink:actuate="onLoad"/></draw:frame>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Die Kofferlösung bietet noch viel mehr Möglichkeiten als durch das mitgelieferte Material beschrieben wird. Zielgruppe sind jedoch Lehrkräfte mit bisher wenig Erfahrung in der Unterstützung von Lernprozessen im Bereich der informatischen Bildung.</text:p></table:table-cell></table:table-row></table:table></draw:text-box></draw:frame></text:p>
      <text:h text:style-name="Heading_20_3" text:outline-level="3"><text:bookmark-start text:name="__RefHeading___aufbau_des_materials_3"/><text:bookmark-start text:name="aufbau_des_materials"/>Aufbau des Materials<text:bookmark-end text:name="__RefHeading___aufbau_des_materials_3"/><text:bookmark-end text:name="aufbau_des_materials"/></text:h>
      <text:p text:style-name="Text_20_body">Die folgende Tabelle beschreibt prägnant den Aufbau der Einheit. Durch sie können eine Vielzahl von Kompetenzen aus dem Orientierungsrahmen Medienbildung im Rahmen des Sachunterrichts abgedeckt werden.</text:p>
      <table:table table:style-name="Table">
        <table:table-column/>
        <table:table-column/>
        <table:table-column/>
        <table:table-row>
          <table:table-cell office:value-type="string" table:style-name="tableheader">
            <text:p text:style-name="Table_20_Heading">  Phase       </text:p>
          </table:table-cell>
          <table:table-cell office:value-type="string" table:style-name="tableheader">
            <text:p text:style-name="Table_20_Heading">  Inhalt   </text:p>
          </table:table-cell>
          <table:table-cell office:value-type="string" table:style-name="tableheader">
            <text:p text:style-name="Table_20_Heading">  Material                                                </text:p>
          </table:table-cell>
        </table:table-row>
        <table:table-row>
          <table:table-cell office:value-type="string" table:style-name="tablecell">
            <text:p text:style-name="tablealignleft"> <text:span text:style-name="Strong_20_Emphasis">Das Internet und sein Aufbau</text:span> </text:p>
          </table:table-cell>
          <table:table-cell office:value-type="string" table:style-name="tablecell">
            <text:p text:style-name="tablealignleft"> Die Schüler:innen lernen den grundlegenden Aufbau des Internets kennen. Sie wissen, was beim Aufruf einer Internetseite passiert. </text:p>
          </table:table-cell>
          <table:table-cell office:value-type="string" table:style-name="tablecell">
            <text:p text:style-name="tablealignleft"> - <text:a xlink:type="simple" xlink:href="https://www.medienbildungskonzept.de/material/infgsnds-internetversteher" text:style-name="Internet_20_link" text:visited-style-name="Visited_20_Internet_20_Link">Der Internetversteher</text:a> </text:p>
          </table:table-cell>
        </table:table-row>
        <table:table-row>
          <table:table-cell office:value-type="string" table:style-name="tablecell">
            <text:p text:style-name="tablealignleft"> <text:span text:style-name="Strong_20_Emphasis">Informationen, Daten und Kodierungen</text:span> </text:p>
          </table:table-cell>
          <table:table-cell office:value-type="string" table:style-name="tablecell">
            <text:p text:style-name="tablealignleft"> Die Schüler:innen lernen, wie die einzelnen Daten (z.B. Text und Bilder) im Internet übertragen werden. Sie schauen quasi in das Netzwerkkabel hinein. </text:p>
          </table:table-cell>
          <table:table-cell office:value-type="string" table:style-name="tablecell">
            <text:p text:style-name="tablealignleft"> - <text:a xlink:type="simple" xlink:href="https://www.medienbildungskonzept.de/material/infgsnds-farben" text:style-name="Internet_20_link" text:visited-style-name="Visited_20_Internet_20_Link">Farben weitergeben</text:a><text:line-break/>- <text:a xlink:type="simple" xlink:href="https://www.medienbildungskonzept.de/material/infgsnds-karten" text:style-name="Internet_20_link" text:visited-style-name="Visited_20_Internet_20_Link">Komplexere Daten übertragen (Pixelgrafiken)</text:a> </text:p>
          </table:table-cell>
        </table:table-row>
        <table:table-row>
          <table:table-cell office:value-type="string" table:style-name="tablecell">
            <text:p text:style-name="tablealignleft"> <text:span text:style-name="Strong_20_Emphasis">Verschlüsselung</text:span> </text:p>
          </table:table-cell>
          <table:table-cell office:value-type="string" table:style-name="tablecell">
            <text:p text:style-name="tablealignleft"> Die Schüler:innen lernen, dass bekannte Kodierungen (z.B. Morsezeichen) im Internet leicht durch Dritte „abgehört“ werden können. Sie lernen Verschlüsselung als Möglichkeit kennen Datenübertragungen abzusichern </text:p>
          </table:table-cell>
          <table:table-cell office:value-type="string" table:style-name="tablecell">
            <text:p text:style-name="tablealignleft"> - <text:a xlink:type="simple" xlink:href="https://www.medienbildungskonzept.de/material/infgsnds-morsen" text:style-name="Internet_20_link" text:visited-style-name="Visited_20_Internet_20_Link">Das Morsealphabet als standardisierte Codierung</text:a><text:line-break/>- <text:a xlink:type="simple" xlink:href="https://www.medienbildungskonzept.de/material/infgsnds-caesar" text:style-name="Internet_20_link" text:visited-style-name="Visited_20_Internet_20_Link">Die Caesarverschlüsselung als einfache Geheimschrift</text:a>  </text:p>
          </table:table-cell>
        </table:table-row>
        <table:table-row>
          <table:table-cell office:value-type="string" table:style-name="tablecell">
            <text:p text:style-name="tablealignleft"> <text:span text:style-name="Strong_20_Emphasis">Programmierung als Grundlage</text:span> </text:p>
          </table:table-cell>
          <table:table-cell office:value-type="string" table:style-name="tablecell">
            <text:p text:style-name="tablealignleft"> Die Schüler:innen programmieren einen einfachen Roboter. Sie lernen das Verfahren der Programmierung als ein Verfahren zur Umsetzung von Codierung und Verschlüsselung kennen. Dazu lassen Sie „Bienen“ einen Tanz aufführen, der anzeigt, welche Blume sie in welcher Himmelsrichtung gefunden haben. </text:p>
          </table:table-cell>
          <table:table-cell office:value-type="string" table:style-name="tablecell">
            <text:p text:style-name="tablealignleft"> - <text:a xlink:type="simple" xlink:href="https://www.medienbildungskonzept.de/material/infgsnds-bluebot-base" text:style-name="Internet_20_link" text:visited-style-name="Visited_20_Internet_20_Link">Erste Schritte mit dem Bluebot</text:a><text:line-break/>- <text:a xlink:type="simple" xlink:href="https://www.medienbildungskonzept.de/material/infgsnds-bluebot-tanz" text:style-name="Internet_20_link" text:visited-style-name="Visited_20_Internet_20_Link">Bienentanz mit dem Bluebot (Blumenarten programmiert codieren)</text:a>  </text:p>
          </table:table-cell>
        </table:table-row>
      </table:table>
      <text:h text:style-name="Heading_20_2" text:outline-level="2"><text:bookmark-start text:name="__RefHeading___einzelmaterialien_4"/><text:bookmark-start text:name="einzelmaterialien"/>Einzelmaterialien<text:bookmark-end text:name="__RefHeading___einzelmaterialien_4"/><text:bookmark-end text:name="einzelmaterialien"/></text:h>
      <text:list text:style-name="List_20_1" text:continue-numbering="false">
        <text:list-item>
          <text:p text:style-name="List_20_1_Content_First"> <text:a xlink:type="simple" xlink:href="https://www.medienbildungskonzept.de/material/infgsnds-internetversteher" text:style-name="Internet_20_link" text:visited-style-name="Visited_20_Internet_20_Link">Der Internetversteher</text:a></text:p>
        </text:list-item>
        <text:list-item>
          <text:p text:style-name="List_20_1_Content"> <text:a xlink:type="simple" xlink:href="https://www.medienbildungskonzept.de/material/infgsnds-farben" text:style-name="Internet_20_link" text:visited-style-name="Visited_20_Internet_20_Link">Farben weitergeben</text:a></text:p>
        </text:list-item>
        <text:list-item>
          <text:p text:style-name="List_20_1_Content"> <text:a xlink:type="simple" xlink:href="https://www.medienbildungskonzept.de/material/infgsnds-karten" text:style-name="Internet_20_link" text:visited-style-name="Visited_20_Internet_20_Link">Komplexere Daten übertragen (Pixelgrafiken)</text:a></text:p>
        </text:list-item>
        <text:list-item>
          <text:p text:style-name="List_20_1_Content"> <text:a xlink:type="simple" xlink:href="https://www.medienbildungskonzept.de/material/infgsnds-morsen" text:style-name="Internet_20_link" text:visited-style-name="Visited_20_Internet_20_Link">Das Morsealphabet als standardisierte Kodierung</text:a></text:p>
        </text:list-item>
        <text:list-item>
          <text:p text:style-name="List_20_1_Content"> <text:a xlink:type="simple" xlink:href="https://www.medienbildungskonzept.de/material/infgsnds-caesar" text:style-name="Internet_20_link" text:visited-style-name="Visited_20_Internet_20_Link">Die Caesarverschlüsselung als einfache Geheimschrift</text:a></text:p>
        </text:list-item>
        <text:list-item>
          <text:p text:style-name="List_20_1_Content"> <text:a xlink:type="simple" xlink:href="https://www.medienbildungskonzept.de/material/infgsnds-bluebot-base" text:style-name="Internet_20_link" text:visited-style-name="Visited_20_Internet_20_Link">Erste Schritte mit dem Bluebot</text:a></text:p>
        </text:list-item>
        <text:list-item>
          <text:p text:style-name="List_20_1_Content_Last"> <text:a xlink:type="simple" xlink:href="https://www.medienbildungskonzept.de/material/infgsnds-bluebot-tanz" text:style-name="Internet_20_link" text:visited-style-name="Visited_20_Internet_20_Link">Bienentanz mit dem Bluebot (Blumenarten programmiert codier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35:32</meta:creation-date>
    <dc:creator>Generated</dc:creator>
    <dc:date>2026-09-14T05::35:32</dc:date>
    <dc:language>en-US</dc:language>
    <meta:editing-cycles>1</meta:editing-cycles>
    <meta:editing-duration>PT0S</meta:editing-duration>
    <dc:title>material:infgsnds</dc:title>
  </office:meta>
</office:document-meta>
</file>