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e804e78016b08eb0704dc14d42558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aterial:bedienundanwenden"/><text:bookmark-start text:name="__RefHeading___ein_dikat_mit_hilfe_einer_tag-cloud_auswerten_1"/><text:bookmark-start text:name="ein_dikat_mit_hilfe_einer_tag-cloud_auswerten"/>Ein Dikat mit Hilfe einer Tag-Cloud auswerten<text:bookmark-end text:name="__RefHeading___ein_dikat_mit_hilfe_einer_tag-cloud_auswerten_1"/><text:bookmark-end text:name="ein_dikat_mit_hilfe_einer_tag-cloud_auswerten"/></text:h>
      <text:h text:style-name="Heading_20_3" text:outline-level="3"><text:bookmark-start text:name="__RefHeading___was_benoetige_ich_an_medien_2"/><text:bookmark-start text:name="was_benoetige_ich_an_medien"/>Was benötige ich an Medien?<text:bookmark-end text:name="__RefHeading___was_benoetige_ich_an_medien_2"/><text:bookmark-end text:name="was_benoetige_ich_an_medien"/></text:h>
      <text:list text:style-name="List_20_1" text:continue-numbering="false">
        <text:list-item>
          <text:p text:style-name="List_20_1_Content_First"> Kollaboratives Dokument, anonyme Nutzbarkeit muss gegeben sein, zeitgleiche Bearbeitung durch mehrere Personen und unterschiedliche Schriftgröße muss möglich sein (GoogleDocs, Office365, Collabora Online)</text:p>
        </text:list-item>
        <text:list-item>
          <text:p text:style-name="List_20_1_Content"> Text eines zuvor geschriebenen Diktats</text:p>
        </text:list-item>
        <text:list-item>
          <text:p text:style-name="List_20_1_Content_Last"> Plattform zur Verbreitung eines Links (z.B. Tafel oder Whiteboard)</text:p>
        </text:list-item>
      </text:list>
      <text:h text:style-name="Heading_20_3" text:outline-level="3"><text:bookmark-start text:name="__RefHeading___was_benoetige_ich_an_geraeten_3"/><text:bookmark-start text:name="was_benoetige_ich_an_geraeten"/>Was benötige ich an Geräten?<text:bookmark-end text:name="__RefHeading___was_benoetige_ich_an_geraeten_3"/><text:bookmark-end text:name="was_benoetige_ich_an_geraeten"/></text:h>
      <text:p text:style-name="Text_20_body">Tablet oder Rechnerpool (z.B. PC-Raum), ggf. auch in Heimarbeit am eigenen Gerät möglich.</text:p>
      <text:h text:style-name="Heading_20_3" text:outline-level="3"><text:bookmark-start text:name="__RefHeading___was_machen_die_schuelerinnen_und_schueler_4"/><text:bookmark-start text:name="was_machen_die_schuelerinnen_und_schueler"/>Was machen die Schülerinnen und Schüler?<text:bookmark-end text:name="__RefHeading___was_machen_die_schuelerinnen_und_schueler_4"/><text:bookmark-end text:name="was_machen_die_schuelerinnen_und_schueler"/></text:h>
      <text:p text:style-name="Text_20_body"><text:span text:style-name="Emphasis">Öffne das Dokument über den Link. Erhöhe die Schriftgröße bei jedem Wort, dass du selbst falsch geschrieben hast, um eine Stufe.</text:span></text:p>
      <text:h text:style-name="Heading_20_3" text:outline-level="3"><text:bookmark-start text:name="__RefHeading___lernmoeglichkeiten_5"/><text:bookmark-start text:name="lernmoeglichkeiten"/>Lernmöglichkeiten<text:bookmark-end text:name="__RefHeading___lernmoeglichkeiten_5"/><text:bookmark-end text:name="lernmoeglichkeiten"/></text:h>
      <text:list text:style-name="List_20_1" text:continue-numbering="false">
        <text:list-item>
          <text:p text:style-name="List_20_1_Content_First"> Niederschwelliges Kennenlernen eines kollaborativen Dokuments</text:p>
        </text:list-item>
        <text:list-item>
          <text:p text:style-name="List_20_1_Content_Last"> Anwendung einfachster Formatierungen (Schriftgröße)</text:p>
        </text:list-item>
      </text:list>
      <text:p text:style-name="Text_20_body">Ein mögliches Ergebnis (authentisch, aus meinem eigenem Unterricht):</text:p>
      <text:p text:style-name="Text_20_body"><draw:frame draw:style-name="mediacenter" draw:name="0" text:anchor-type="paragraph" draw:z-index="0" svg:width="7.9375cm" style:rel-width="100%" svg:height="6.8871240601504cm" style:rel-height="scale"><draw:image xlink:href="Pictures/b4e804e78016b08eb0704dc14d42558b.png" xlink:type="simple" xlink:show="embed" xlink:actuate="onLoad"/></draw:frame></text:p>
      <text:p text:style-name="Text_20_body">Als Lehrkraft erhalte ich so auf ganz einfache Weise durch simples Bedienen und Anwenden eine Auswertung des Diktates.  Ich kann mit Schülerinnen und Schülern so ganz gezielt Fehlerschwerpunkte ausmachen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6::15:45</meta:creation-date>
    <dc:creator>Generated</dc:creator>
    <dc:date>2026-09-13T06::15:45</dc:date>
    <dc:language>en-US</dc:language>
    <meta:editing-cycles>1</meta:editing-cycles>
    <meta:editing-duration>PT0S</meta:editing-duration>
    <dc:title>material:bedienundanwenden</dc:title>
  </office:meta>
</office:document-meta>
</file>