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891d526f8ce7d44fec34952fa9bd14.jpg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wasistda"/><text:bookmark-start text:name="__RefHeading___das_was_da_ist_-_oder_halt_bestandsaufnahme_1"/><text:bookmark-start text:name="das_was_da_ist_-_oder_halt_bestandsaufnahme"/>Das, was da ist - oder halt "Bestandsaufnahme"<text:bookmark-end text:name="__RefHeading___das_was_da_ist_-_oder_halt_bestandsaufnahme_1"/><text:bookmark-end text:name="das_was_da_ist_-_oder_halt_bestandsaufnahm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Kategorie</text:span>  </text:p>
          </table:table-cell>
          <table:table-cell office:value-type="string" table:style-name="tablecell">
            <text:p text:style-name="tablealigncenter">  <text:span text:style-name="Strong_20_Emphasis">Konkretisierung</text:span>  </text:p>
          </table:table-cell>
          <table:table-cell office:value-type="string" table:style-name="tablecell" table:number-rows-spanned="4">
            <text:p text:style-name="tablealignleft"> <draw:frame draw:style-name="mediacenter" draw:name="0" text:anchor-type="paragraph" draw:z-index="0" svg:width="6.6145833333333cm" style:rel-width="100%" svg:height="6.6145833333333cm" style:rel-height="scale"><draw:image xlink:href="Pictures/a0891d526f8ce7d44fec34952fa9bd1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Was wird in der Regel erwartet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o findest etwas hier im Wiki dazu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lche Textbaussteine habe ich für dich?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howto/einleitung"><draw:frame draw:style-name="mediacenter" draw:name="1" text:anchor-type="paragraph" draw:z-index="1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center">  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www.medienbildungskonzept.de/howto/ziel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53:17</meta:creation-date>
    <dc:creator>Generated</dc:creator>
    <dc:date>2026-09-12T12::53:17</dc:date>
    <dc:language>en-US</dc:language>
    <meta:editing-cycles>1</meta:editing-cycles>
    <meta:editing-duration>PT0S</meta:editing-duration>
    <dc:title>howto:wasistda</dc:title>
  </office:meta>
</office:document-meta>
</file>