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0891d526f8ce7d44fec34952fa9bd14.jpg"/>
  <manifest:file-entry manifest:media-type="image/png" manifest:full-path="Pictures/3991bbe6430e5d0216ded190c20902e9.png"/>
  <manifest:file-entry manifest:media-type="image/png" manifest:full-path="Pictures/3bc1f4f5bd0b432ad164c5d4f311fb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owto:unterricht"/><text:bookmark-start text:name="__RefHeading___umsetzung_im_unterricht_-_kompetenzentwicklung_bei_schuelerinnen_1"/><text:bookmark-start text:name="umsetzung_im_unterricht_-_kompetenzentwicklung_bei_schuelerinnen"/>Umsetzung im Unterricht - Kompetenzentwicklung bei Schüler:innen<text:bookmark-end text:name="__RefHeading___umsetzung_im_unterricht_-_kompetenzentwicklung_bei_schuelerinnen_1"/><text:bookmark-end text:name="umsetzung_im_unterricht_-_kompetenzentwicklung_bei_schuelerinnen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ieser Bereich entsteht gerade erst.</text:p></table:table-cell></table:table-row></table:table></draw:text-box></draw:frame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<text:span text:style-name="Strong_20_Emphasis">Kategorie</text:span>  </text:p>
          </table:table-cell>
          <table:table-cell office:value-type="string" table:style-name="tablecell">
            <text:p text:style-name="tablealigncenter">  <text:span text:style-name="Strong_20_Emphasis">Konkretisierung</text:span>  </text:p>
          </table:table-cell>
          <table:table-cell office:value-type="string" table:style-name="tablecell" table:number-rows-spanned="4">
            <text:p text:style-name="tablealignleft"> <draw:frame draw:style-name="mediacenter" draw:name="0" text:anchor-type="paragraph" draw:z-index="0" svg:width="6.6145833333333cm" style:rel-width="100%" svg:height="6.6145833333333cm" style:rel-height="scale"><draw:image xlink:href="Pictures/a0891d526f8ce7d44fec34952fa9bd14.jpg" xlink:type="simple" xlink:show="embed" xlink:actuate="onLoad"/></draw:frame> </text:p>
          </table:table-cell>
        </table:table-row>
        <table:table-row>
          <table:table-cell office:value-type="string" table:style-name="tablecell">
            <text:p text:style-name="tablealignleft"> Was wird in der Regel erwartet? </text:p>
          </table:table-cell>
          <table:table-cell office:value-type="string" table:style-name="tablecell">
            <text:p text:style-name="tablealignleft">  a) Bezüge zur Umsetzungsstrategie des KMK-Papiers „Bildung in der digitalen Welt“ für das jeweilige Bundesland<text:line-break/>b) Aussagen zur Verankerung digitaler Kompetenzen in den Hauscurricula der Schule<text:line-break/>c) Aussagen zu Strategien zur schrittweisen Entwicklung digitaler Kompetenzen im Verlauf einer Schullaufbahn<text:line-break/>d) Aussagen zur Loslösung digitaler Kompetenzen von Fächern, bzw. deren fachübergreifenden Implikationen   </text:p>
          </table:table-cell>
        </table:table-row>
        <table:table-row>
          <table:table-cell office:value-type="string" table:style-name="tablecell">
            <text:p text:style-name="tablealignleft"> Wo findest du etwas hier im Wiki dazu?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elche Textbausteine habe ich für dich? </text:p>
          </table:table-cell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ww.medienbildungskonzept.de/howto/qualifizierung"><draw:frame draw:style-name="mediacenter" draw:name="1" text:anchor-type="paragraph" draw:z-index="1" svg:width="0.79375cm" svg:height="0.79375cm"><draw:image xlink:href="Pictures/3991bbe6430e5d0216ded190c20902e9.png" xlink:type="simple" xlink:show="embed" xlink:actuate="onLoad"/></draw:frame></draw:a>  </text:p>
          </table:table-cell>
          <table:table-cell office:value-type="string" table:style-name="tablecell">
            <text:p text:style-name="tablealigncenter">  Lernpfad: <text:span text:style-name="Strong_20_Emphasis">Fasttrack</text:span>  </text:p>
          </table:table-cell>
          <table:table-cell office:value-type="string" table:style-name="tablecell">
            <text:p text:style-name="tablealignleft"> <draw:a xlink:type="simple" xlink:href="https://www.medienbildungskonzept.de/start"><draw:frame draw:style-name="mediacenter" draw:name="2" text:anchor-type="paragraph" draw:z-index="2" svg:width="0.79375cm" svg:height="0.79375cm"><draw:image xlink:href="Pictures/3bc1f4f5bd0b432ad164c5d4f311fbab.png" xlink:type="simple" xlink:show="embed" xlink:actuate="onLoad"/></draw:frame></draw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4::42:59</meta:creation-date>
    <dc:creator>Generated</dc:creator>
    <dc:date>2026-09-13T04::42:59</dc:date>
    <dc:language>en-US</dc:language>
    <meta:editing-cycles>1</meta:editing-cycles>
    <meta:editing-duration>PT0S</meta:editing-duration>
    <dc:title>howto:unterricht</dc:title>
  </office:meta>
</office:document-meta>
</file>