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109e5a397df6d3da4d1b17e112ff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owto:start"/><text:bookmark-start text:name="__RefHeading___wie_schreibe_ich_ein_medienbildungskonzept_1"/><text:bookmark-start text:name="wie_schreibe_ich_ein_medienbildungskonzept"/>Wie schreibe ich ein Medienbildungskonzept?<text:bookmark-end text:name="__RefHeading___wie_schreibe_ich_ein_medienbildungskonzept_1"/><text:bookmark-end text:name="wie_schreibe_ich_ein_medienbildungskonzep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ser Bereich entsteht gerade erst.</text:p></table:table-cell></table:table-row></table:table></draw:text-box></draw:frame></text:p>
      <text:p text:style-name="Text_20_body"><draw:frame draw:style-name="mediaright" draw:name="0" text:anchor-type="paragraph" draw:z-index="0" svg:width="9.2604166666667cm" style:rel-width="100%" svg:height="6.1736111111111cm" style:rel-height="scale"><draw:image xlink:href="Pictures/19109e5a397df6d3da4d1b17e112ff84.jpg" xlink:type="simple" xlink:show="embed" xlink:actuate="onLoad"/></draw:frame>Du befindest dich im Rezeptebereich. Vielleicht bist du auserkoren, für eure Schule ein Medienbildungskonzept zu schreiben. Vielleicht bist du Schulleiter:in und stehst gerade unter Druck. Ich zeige dir hier, wie du schnell zu einem <text:span text:style-name="Strong_20_Emphasis">Stück Papier</text:span> kommst, was es dir ermöglicht, digitale Ausstattung für deine Schule über den Digitalpakt zu erhalten. Diese Schreiben von Papier hat eine lange Tradition im Schulsystem. Es ist unbeliebt und führt nur sehr selten zu etwas Konkretem. Dazu bekommst du Textbausteine, Formulierungshilfen und eine Schritt-für-Schritt-Anleitung, so dass du diese Arbeit in 2-3 Nachmittagen erledigen kannst. Und ich gebe dir eine komplette Ausstattung vor. Dabei nehme ich an, dass du noch sehr unsicher bist und am Anfang stehst. </text:p>
      <text:p text:style-name="Text_20_body">Du bekommst dadurch <text:a xlink:type="simple" xlink:href="https://www.medienbildungskonzept.de/mbk/nichtleitzbar" text:style-name="Internet_20_link" text:visited-style-name="Visited_20_Internet_20_Link">ein Stück Papier zum Abheften und Einreichen</text:a>. Du bekommst dadurch <text:span text:style-name="Strong_20_Emphasis">kein</text:span> Medienbildungskonzept. Ein Medienbildungskonzept wäre das, was an einer Schule tatsächlich im Unterricht passiert, also das, was bei Schüler:innen tatsächlich ankommt. Das Papier, was du mit diesen Hilfen hier zusammenschreiben kannst, kommt so nicht bei Schüler:innen an. Dafür müsste wesentlich mehr passieren. Es liest sich aber schön. Vielleicht unterstützt es dich in der Schulgemeinschaft. </text:p>
      <text:p text:style-name="Text_20_body">Ich weiß, dass das alles sehr arrogant klingt. Warum mache ich also etwas, von dem ich überhaupt nicht überzeugt bin? Ich mache das, weil es nachgefragt wird: Von Journalisten, von Schulen, von Schulleitungen, von didaktischen Leitungen, von Landtagsabgeordneten. Ich bin mir völlig im Klaren darüber, dass das hier der Bereich sein wird, der zuerst geklickt wird. Lieber wäre mir natürlich, dass du <text:a xlink:type="simple" xlink:href="https://www.medienbildungskonzept.de/digitalitaet/start" text:style-name="Internet_20_link" text:visited-style-name="Visited_20_Internet_20_Link">hier</text:a> anfängst und dich durcharbeitest. Aber das wäre irgendwie auch anmaßend. </text:p>
      <text:p text:style-name="Text_20_body">Lösungen müssen für dich schnell her. Die Mittel aus dem Digitalpakt müssen verausgabt werden. Diesen Service biete ich hier an. Ich mische aber immer wieder etwas unter, von dem ich überzeugt mit. Das kannst du lesen, musst du aber nicht. Du kannst auch einfach gerne kopieren, remixen und dich frei bedienen, solange du dich an die Lizenzbedingungen hältst.</text:p>
      <text:p text:style-name="Text_20_body"><text:span text:style-name="Emphasis">Und ab jetzt schreibe ich ohne weitere Launigkeit, versproch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1:26</meta:creation-date>
    <dc:creator>Generated</dc:creator>
    <dc:date>2026-09-13T05::31:26</dc:date>
    <dc:language>en-US</dc:language>
    <meta:editing-cycles>1</meta:editing-cycles>
    <meta:editing-duration>PT0S</meta:editing-duration>
    <dc:title>howto:start</dc:title>
  </office:meta>
</office:document-meta>
</file>